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font-size="10pt" officeooo:paragraph-rsid="000ee9fc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font-size="12pt" style:text-underline-style="solid" style:text-underline-width="auto" style:text-underline-color="font-color" fo:font-weight="bold" officeooo:paragraph-rsid="000ee9fc" style:letter-kerning="true" style:font-name-asian="Lucida Sans Unicode" style:font-size-asian="12pt" style:language-asian="zxx" style:country-asian="none" style:font-weight-asian="bold" style:font-size-complex="12pt" style:font-weight-complex="bold"/>
    </style:style>
    <style:style style:name="P3" style:family="paragraph" style:parent-style-name="Standard">
      <style:paragraph-properties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fo:font-weight="bold" officeooo:paragraph-rsid="000ee9fc" style:letter-kerning="true" style:font-name-asian="Lucida Sans Unicode" style:font-size-asian="12pt" style:language-asian="zxx" style:country-asian="none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officeooo:paragraph-rsid="000ee9fc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officeooo:paragraph-rsid="0010982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line-height="150%" fo:orphans="0" fo:widows="0" fo:hyphenation-ladder-count="no-limit" fo:hyphenation-keep="auto" loext:hyphenation-keep-type="column"/>
      <style:text-properties fo:font-size="12pt" officeooo:rsid="00238f6d" officeooo:paragraph-rsid="00238f6d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line-height="200%"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line-height="200%" fo:orphans="0" fo:widows="0" fo:hyphenation-ladder-count="no-limit" fo:hyphenation-keep="auto" loext:hyphenation-keep-type="column"/>
      <style:text-properties fo:font-size="12pt" officeooo:rsid="001cda71" officeooo:paragraph-rsid="001cda71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 style:list-style-name="WW8Num2">
      <style:paragraph-properties fo:line-height="200%"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line-height="200%" fo:orphans="0" fo:widows="0" fo:hyphenation-ladder-count="no-limit" fo:hyphenation-keep="auto" loext:hyphenation-keep-type="column"/>
      <style:text-properties fo:font-size="12pt" officeooo:rsid="001ec966" officeooo:paragraph-rsid="001ec966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style:line-height-at-least="0.176cm" fo:orphans="0" fo:widows="0" fo:hyphenation-ladder-count="no-limit" fo:hyphenation-keep="auto" loext:hyphenation-keep-type="column"/>
      <style:text-properties fo:font-size="12pt" officeooo:paragraph-rsid="000ee9fc" style:letter-kerning="true" style:font-name-asian="Lucida Sans Unicode" style:font-size-asian="12pt" style:language-asian="zxx" style:country-asian="non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style:line-height-at-least="0.176cm" fo:orphans="0" fo:widows="0" fo:hyphenation-ladder-count="no-limit" fo:hyphenation-keep="auto" loext:hyphenation-keep-type="column"/>
      <style:text-properties fo:color="#000000" loext:opacity="100%" style:text-outline="false" style:text-line-through-style="none" style:text-line-through-type="none" style:font-name="Times New Roman" fo:font-size="10pt" fo:font-style="normal" fo:text-shadow="none" style:text-underline-style="none" fo:font-weight="normal" officeooo:rsid="00177693" officeooo:paragraph-rsid="000ee9fc" style:letter-kerning="true" style:font-name-asian="Lucida Sans Unicode" style:font-size-asian="10pt" style:language-asian="zxx" style:country-asian="none" style:font-style-asian="normal" style:font-weight-asian="normal" style:font-size-complex="10pt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style:line-height-at-least="0.176cm" fo:text-align="start" style:justify-single-word="false" fo:orphans="0" fo:widows="0" fo:hyphenation-ladder-count="no-limit" fo:hyphenation-keep="auto" loext:hyphenation-keep-type="column" style:writing-mode="lr-tb"/>
      <style:text-properties fo:color="#000000" loext:opacity="100%" style:text-outline="false" style:text-line-through-style="none" style:text-line-through-type="none" style:font-name="Times New Roman" fo:font-size="10pt" fo:font-style="normal" fo:text-shadow="none" style:text-underline-style="none" fo:font-weight="normal" officeooo:rsid="00177693" officeooo:paragraph-rsid="000ee9fc" style:letter-kerning="true" style:font-name-asian="Lucida Sans Unicode" style:font-size-asian="10pt" style:language-asian="zxx" style:country-asian="none" style:font-style-asian="normal" style:font-weight-asian="normal" style:font-size-complex="10pt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style:line-height-at-least="0.176cm" fo:text-align="start" style:justify-single-word="false" fo:orphans="0" fo:widows="0" fo:hyphenation-ladder-count="no-limit" fo:hyphenation-keep="auto" loext:hyphenation-keep-type="column" style:writing-mode="lr-tb"/>
      <style:text-properties fo:font-size="10pt" officeooo:paragraph-rsid="000ee9fc" style:letter-kerning="true" style:font-name-asian="Lucida Sans Unicode" style:font-size-asian="10pt" style:language-asian="zxx" style:country-asian="non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style:line-height-at-least="0.176cm" fo:orphans="0" fo:widows="0" fo:hyphenation-ladder-count="no-limit" fo:hyphenation-keep="auto" loext:hyphenation-keep-type="column"/>
      <style:text-properties fo:font-size="10pt" officeooo:paragraph-rsid="000ee9fc" style:letter-kerning="true" style:font-name-asian="Lucida Sans Unicode" style:font-size-asian="10pt" style:language-asian="zxx" style:country-asian="non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letter-kerning="true" style:font-name-asian="Lucida Sans Unicode" style:language-asian="zxx" style:country-asian="none"/>
    </style:style>
    <style:style style:name="T2" style:family="text">
      <style:text-properties fo:font-weight="bold" style:letter-kerning="true" style:font-name-asian="Lucida Sans Unicode" style:language-asian="zxx" style:country-asian="none" style:font-weight-asian="bold"/>
    </style:style>
    <style:style style:name="T3" style:family="text">
      <style:text-properties officeooo:rsid="00109823" style:letter-kerning="true" style:font-name-asian="Lucida Sans Unicode" style:language-asian="zxx" style:country-asian="none"/>
    </style:style>
    <style:style style:name="T4" style:family="text">
      <style:text-properties fo:font-weight="bold" officeooo:rsid="001bc616" style:letter-kerning="true" style:font-name-asian="Lucida Sans Unicode" style:language-asian="zxx" style:country-asian="none" style:font-weight-asian="bold"/>
    </style:style>
    <style:style style:name="T5" style:family="text">
      <style:text-properties officeooo:rsid="0020bd2f"/>
    </style:style>
    <style:style style:name="T6" style:family="text">
      <style:text-properties officeooo:rsid="002104d9"/>
    </style:style>
    <style:style style:name="T7" style:family="text">
      <style:text-properties fo:color="#000000" loext:opacity="100%" style:text-outline="false" style:text-line-through-style="none" style:text-line-through-type="none" style:font-name="Times New Roman" fo:font-style="normal" fo:text-shadow="none" style:text-underline-style="none" fo:font-weight="normal" officeooo:rsid="00177693" style:font-style-asian="normal" style:font-weight-asian="normal" style:text-emphasize="none"/>
    </style:style>
    <style:style style:name="T8" style:family="text">
      <style:text-properties fo:color="#000000" loext:opacity="100%" style:text-outline="false" style:text-line-through-style="none" style:text-line-through-type="none" style:font-name="Times New Roman" fo:font-style="normal" fo:text-shadow="none" style:text-underline-style="none" fo:font-weight="normal" style:font-style-asian="normal" style:font-weight-asian="normal" style:text-emphasiz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Žádost o odklad povinné školní docházky</text:p>
      <text:p text:style-name="P3"/>
      <text:p text:style-name="P4">Žádám o odklad povinné školní docházky pro svého syna / svoji dceru </text:p>
      <text:p text:style-name="P5"><text:span text:style-name="T1">jméno a příjmení dítěte <text:s/>_______________________________________________________</text:span><text:span text:style-name="T2"><text:tab/></text:span></text:p>
      <text:p text:style-name="P6"><text:span text:style-name="T1">datum narození <text:s/></text:span><text:span text:style-name="T2">_____</text:span><text:span text:style-name="T1">_______________ </text:span><text:span text:style-name="T3">bytem ___________________________________</text:span></text:p>
      <text:p text:style-name="P5"><text:span text:style-name="T2">pro školní rok 20</text:span><text:span text:style-name="T4">26</text:span><text:span text:style-name="T2">/20</text:span><text:span text:style-name="T4">27</text:span><text:span text:style-name="T2"> z důvodu</text:span><text:span text:style-name="T1"> ___________________________________________________.</text:span></text:p>
      <text:p text:style-name="P7">Zákonný zástupce dítěte:</text:p>
      <text:p text:style-name="P5"><text:span text:style-name="T1">jmé</text:span><text:span text:style-name="T3">no a příjmení</text:span><text:span text:style-name="T1"> ______________________________________________________________</text:span></text:p>
      <text:p text:style-name="P5"><text:span text:style-name="T1">adresa trvalého pobytu (pokud není shodná s místem trvalého pobytu dítěte)</text:span></text:p>
      <text:p text:style-name="P8">____________________________________________________________________________________________</text:p>
      <text:p text:style-name="P5"><text:span text:style-name="T1">doručovací adresa (pokud není shodná s adresou trvalého pobytu)</text:span></text:p>
      <text:p text:style-name="P8">________________________________________________________________________________</text:p>
      <text:p text:style-name="P9">Mateřská škola, ze které dítě přichází <text:s/>_________________________________________________</text:p>
      <text:p text:style-name="P5"><text:span text:style-name="T1">e-mail<text:tab/>_________________________<text:tab/>telefon ____________dat. </text:span><text:span text:style-name="T3">s</text:span><text:span text:style-name="T1">chránk</text:span><text:span text:style-name="T3">a _____________</text:span></text:p>
      <text:p text:style-name="P10">Přílohy žádosti:</text:p>
      <text:p text:style-name="P11">Odklad podle starých pravidel (děti narozené 1.4.-31.8.<text:span text:style-name="T5">2020</text:span>)</text:p>
      <text:list text:style-name="WW8Num2">
        <text:list-item>
          <text:p text:style-name="P12">Doporuč<text:span text:style-name="T5">ující posouzení pedagogicko-psychologické poradny nebo SPC</text:span></text:p>
        </text:list-item>
        <text:list-item>
          <text:p text:style-name="P12">Vyjádření odborného lékaře nebo klinického psychologa</text:p>
        </text:list-item>
      </text:list>
      <text:p text:style-name="P11">Odklad podle nových pravidel (děti narozené 1.9.<text:span text:style-name="T5">2019</text:span>-31.3.<text:span text:style-name="T5">2020</text:span>)</text:p>
      <text:p text:style-name="P11">1. Vyjádření lékaře specialisty, nebo klinického psychologa</text:p>
      <text:p text:style-name="P13">2. Vyjádření <text:span text:style-name="T6">pedagogicko-psychologické poradny nebo SPC</text:span></text:p>
      <text:p text:style-name="P14"><text:tab/><text:tab/><text:tab/><text:tab/><text:tab/><text:tab/><text:tab/><text:tab/><text:tab/><text:tab/></text:p>
      <text:p text:style-name="P14"><text:tab/>V …………………………… dne ………………..<text:tab/></text:p>
      <text:p text:style-name="P14"/>
      <text:p text:style-name="P14"><text:tab/><text:tab/><text:tab/><text:tab/><text:tab/><text:tab/><text:tab/><text:tab/><text:tab/>…..................................................</text:p>
      <text:p text:style-name="P14"><text:tab/><text:tab/><text:tab/><text:tab/><text:tab/><text:tab/><text:tab/><text:tab/><text:tab/>podpis zákonného zástupce dítěte</text:p>
      <text:p text:style-name="P15"><text:tab/><text:tab/></text:p>
      <text:p text:style-name="P16"/>
      <text:p text:style-name="P17"><text:span text:style-name="T7">D</text:span><text:span text:style-name="T8">ávám svůj souhlas k tomu, aby škola zpracovávala a evidovala osobní údaje a osobní citlivé údaje včetně rodného čísla mého dítěte ve smyslu všech ustanovení zákona č. 101/2000Sb. o ochraně osobních údajů v platném znění a zákona č. 133/2000 Sb. o evidenci obyvatel a rodných čísel v platném znění.</text:span></text:p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cs" fo:country="CZ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50%" fo:text-align="center" style:justify-single-word="false"/>
      <style:text-properties fo:font-size="14pt" style:text-underline-style="none" officeooo:rsid="001147d3" officeooo:paragraph-rsid="00109823" style:font-size-asian="14pt" style:font-size-complex="14pt"/>
    </style:style>
    <style:style style:name="MP2" style:family="paragraph" style:parent-style-name="Standard">
      <style:paragraph-properties fo:line-height="150%" fo:text-align="center" style:justify-single-word="false"/>
      <style:text-properties fo:font-size="10pt" officeooo:rsid="001147d3" officeooo:paragraph-rsid="00109823" style:font-size-asian="10pt" style:font-size-complex="10pt"/>
    </style:style>
    <style:style style:name="MT1" style:family="text">
      <style:text-properties officeooo:rsid="0015094f"/>
    </style:style>
    <style:style style:name="MT2" style:family="text">
      <style:text-properties officeooo:rsid="00120f62"/>
    </style:style>
    <style:style style:name="MT3" style:family="text">
      <style:text-properties fo:font-family="'Liberation Serif'" style:font-family-generic="roman" officeooo:rsid="00120f62"/>
    </style:style>
    <style:style style:name="MT4" style:family="text">
      <style:text-properties style:font-name="Liberation Serif" officeooo:rsid="00120f62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Základní škola Mileč, okres Plzeň-jih, příspěvková organizace</text:p>
        <text:p text:style-name="MP2">Mileč 45, 335 01 Nepomuk, Plzeňský kraj, <text:span text:style-name="MT1">t</text:span>el. 371 591 147 IČO: 60611308, <text:span text:style-name="MT2">email: zsmilec</text:span><text:span text:style-name="MT3">@</text:span><text:span text:style-name="MT4">seznam.cz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3-05T15:15:24.818000000</meta:creation-date>
    <dc:date>2026-02-02T11:39:26.287958300</dc:date>
    <meta:editing-duration>PT53M27S</meta:editing-duration>
    <meta:editing-cycles>18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28" meta:word-count="200" meta:character-count="1905" meta:non-whitespace-character-count="1696"/>
  </office:meta>
</office:document-meta>
</file>